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3888in"/>
      <style:text-properties style:font-name="標楷體" style:font-name-asian="標楷體" fo:font-size="26pt" style:font-size-asian="26pt" style:font-size-complex="26pt" style:text-underline-type="single" style:text-underline-style="solid" style:text-underline-width="bold" style:text-underline-mode="continuous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4027in" fo:margin-left="0.3937in" fo:text-indent="-0.3937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1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3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5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9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4" style:parent-style-name="內文" style:family="paragraph">
      <style:paragraph-properties fo:text-align="justify" fo:line-height="0.4027in" fo:margin-left="0.393in">
        <style:tab-stops/>
      </style:paragraph-properties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P76" style:parent-style-name="內文" style:family="paragraph">
      <style:paragraph-properties fo:text-align="justify" fo:line-height="0.4027in"/>
    </style:style>
    <style:style style:name="P77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8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9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0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1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2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3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4" style:parent-style-name="內文" style:family="paragraph">
      <style:paragraph-properties fo:text-align="justify" fo:line-height="0.4027in" fo:margin-left="0.4916in" fo:text-indent="-0.491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5" style:parent-style-name="內文" style:family="paragraph">
      <style:paragraph-properties fo:text-align="justify" fo:line-height="0.4027in" fo:margin-left="0.4916in" fo:text-indent="-0.4916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128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1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2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3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4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5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6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7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name="P138" style:parent-style-name="內文" style:family="paragraph">
      <style:paragraph-properties fo:text-align="justify" fo:line-height="0.4027in" fo:margin-left="0.368in" fo:text-indent="-0.368in">
        <style:tab-stops/>
      </style:paragraph-properties>
    </style:style>
    <style:style style:family="graphic" style:name="a0" style:parent-style-name="Graphics">
      <style:graphic-properties fo:wrap-option="wrap" fo:border="0.01389in solid #a5a5a5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>
      <style:graphic-properties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389in solid #a5a5a5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高雄市政府市政統計通報</text:p>
      <text:p text:style-name="P4"><text:span text:style-name="T5">〈1</text:span><text:span text:style-name="T6">1</text:span><text:span text:style-name="T7">4</text:span><text:span text:style-name="T8">年高雄市國家賠償</text:span><text:span text:style-name="T9">申請人</text:span><text:span text:style-name="T10">性別概況〉</text:span></text:p>
      <text:p text:style-name="P11">一、110年至114年國家賠償申請人數(含法人、非法人團體等非單一性別)總計1,006件，其中男性為521人，女性為396人，男性件數多於女性。</text:p>
      <text:p text:style-name="P12"><text:span text:style-name="T13">本府於</text:span><text:span text:style-name="T14">110年度國家賠償案件受理件數共計</text:span><text:span text:style-name="T15">215</text:span><text:span text:style-name="T16">件，其中男性提出之案件共計</text:span><text:span text:style-name="T17">114</text:span><text:span text:style-name="T18">件，比率為53％；女性提出之案件共計</text:span><text:span text:style-name="T19">75</text:span><text:span text:style-name="T20">件，比率為35％。</text:span></text:p>
      <text:p text:style-name="P21"><text:span text:style-name="T22">111年度國家賠償案件受理件數共計</text:span><text:span text:style-name="T23">151</text:span><text:span text:style-name="T24">件，其中男性提出之案件共計</text:span><text:span text:style-name="T25">73</text:span><text:span text:style-name="T26">件，比率為</text:span><text:span text:style-name="T27">48</text:span><text:span text:style-name="T28">％；女性提出之案件共計</text:span><text:span text:style-name="T29">62</text:span><text:span text:style-name="T30">件，比率為</text:span><text:span text:style-name="T31">41</text:span><text:span text:style-name="T32">％。</text:span></text:p>
      <text:p text:style-name="P33"><text:span text:style-name="T34">112年度國家賠償案件受理件數共計</text:span><text:span text:style-name="T35">180</text:span><text:span text:style-name="T36">件，其中男性提出之案件共計</text:span><text:span text:style-name="T37">84</text:span><text:span text:style-name="T38">件，比率為</text:span><text:span text:style-name="T39">47</text:span><text:span text:style-name="T40">％；女性提出之案件共計</text:span><text:span text:style-name="T41">76</text:span><text:span text:style-name="T42">件，比率為</text:span><text:span text:style-name="T43">42</text:span><text:span text:style-name="T44">％。</text:span></text:p>
      <text:p text:style-name="P45"><text:span text:style-name="T46">11</text:span><text:span text:style-name="T47">3</text:span><text:span text:style-name="T48">年度國家賠償案件受理件數共計</text:span><text:span text:style-name="T49">223</text:span><text:span text:style-name="T50">件，其中男性提出之案件共計</text:span><text:span text:style-name="T51">122</text:span><text:span text:style-name="T52">件，比率為</text:span><text:span text:style-name="T53">55</text:span><text:span text:style-name="T54">％；女性提出之案件共計</text:span><text:span text:style-name="T55">89</text:span><text:span text:style-name="T56">件，比率為4</text:span><text:span text:style-name="T57">0</text:span><text:span text:style-name="T58">％。</text:span></text:p>
      <text:p text:style-name="P59"><text:span text:style-name="T60">11</text:span><text:span text:style-name="T61">4</text:span><text:span text:style-name="T62">年度國家賠償案件受理件數共計</text:span><text:span text:style-name="T63">237</text:span><text:span text:style-name="T64">件，其中男性提出之案件共計</text:span><text:span text:style-name="T65">128</text:span><text:span text:style-name="T66">件，比率為</text:span><text:span text:style-name="T67">5</text:span><text:span text:style-name="T68">4</text:span><text:span text:style-name="T69">％；女性提出之案件共計</text:span><text:span text:style-name="T70">94</text:span><text:span text:style-name="T71">件，比率為</text:span><text:span text:style-name="T72">38</text:span><text:span text:style-name="T73">％。</text:span></text:p>
      <text:p text:style-name="P74"><draw:frame draw:z-index="251663360" draw:id="id0" draw:style-name="a0" draw:name="文字方塊 2" text:anchor-type="paragraph" svg:x="1.82083in" svg:y="0.22778in" svg:width="3.42708in" svg:height="1.53611in" style:rel-width="scale" style:rel-height="scale"><draw:text-box><text:p text:style-name="P75">圖一:110年至114年國賠申請人性別比例</text:p></draw:text-box><svg:title/><svg:desc/></draw:frame></text:p>
      <text:p text:style-name="P76"><draw:frame draw:z-index="251664384" draw:style-name="a1" draw:name="圖表 1" text:anchor-type="paragraph" svg:x="0.64375in" svg:y="0.35486in" svg:width="5.625in" svg:height="2.96875in" style:rel-width="scale" style:rel-height="scale"><draw:object xlink:href="Object 1/" xlink:type="simple" xlink:show="embed" xlink:actuate="onLoad"/><svg:title/><svg:desc/></draw:frame></text:p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><text:span text:style-name="T86">二、</text:span><text:span text:style-name="T87">本府11</text:span><text:span text:style-name="T88">4</text:span><text:span text:style-name="T89">年度國家賠償案件受理件數共計2</text:span><text:span text:style-name="T90">37</text:span><text:span text:style-name="T91">件(含法人、非法人團體等非單一性別)</text:span><text:span text:style-name="T92">，其中男性提出之案件</text:span><text:span text:style-name="T93">共計1</text:span><text:span text:style-name="T94">28</text:span><text:span text:style-name="T95">件，</text:span><text:span text:style-name="T96">比率為</text:span><text:span text:style-name="T97">5</text:span><text:span text:style-name="T98">4</text:span><text:span text:style-name="T99">％</text:span><text:span text:style-name="T100">，</text:span><text:span text:style-name="T101">女性提出之案件</text:span><text:span text:style-name="T102">共計</text:span><text:span text:style-name="T103">94</text:span><text:span text:style-name="T104">件</text:span><text:span text:style-name="T105">，</text:span><text:span text:style-name="T106">比率</text:span><text:span text:style-name="T107">38</text:span><text:span text:style-name="T108">％</text:span><text:span text:style-name="T109">，</text:span><text:span text:style-name="T110">男性</text:span><text:span text:style-name="T111">件數</text:span><text:span text:style-name="T112">與</text:span><text:span text:style-name="T113">女性</text:span><text:span text:style-name="T114">件數</text:span><text:span text:style-name="T115">略多</text:span><text:span text:style-name="T116">，</text:span><text:span text:style-name="T117">顯示</text:span><text:span text:style-name="T118">對於自身權益受到損害時，</text:span><text:span text:style-name="T119">此年度的生理男</text:span><text:span text:style-name="T120">性別</text:span><text:span text:style-name="T121">對於</text:span><text:span text:style-name="T122">尋求救濟</text:span><text:span text:style-name="T123">之權利</text:span><text:span text:style-name="T124">與生理女性別較為</text:span><text:span text:style-name="T125">積極</text:span><text:span text:style-name="T126">相當</text:span><text:span text:style-name="T127">。</text:span></text:p>
      <text:p text:style-name="P128"><draw:frame draw:z-index="251661312" draw:id="id1" draw:style-name="a2" draw:name="文字方塊 2" text:anchor-type="paragraph" svg:x="2.42639in" svg:y="0.34097in" svg:width="2.46875in" svg:height="1.53611in" style:rel-width="scale" style:rel-height="scale"><draw:text-box><text:p text:style-name="P129">圖二:114年申請國賠性別比例</text:p></draw:text-box><svg:title/><svg:desc/></draw:frame></text:p>
      <text:p text:style-name="P130"/>
      <text:p text:style-name="P131"><draw:frame draw:z-index="251665408" draw:style-name="a3" draw:name="圖表 6" text:anchor-type="paragraph" svg:x="1.27708in" svg:y="0.16597in" svg:width="5in" svg:height="3in" style:rel-width="scale" style:rel-height="scale"><draw:object xlink:href="Object 2/" xlink:type="simple" xlink:show="embed" xlink:actuate="onLoad"/><svg:title/><svg:desc/></draw:frame></text:p>
      <text:p text:style-name="P132"/>
      <text:p text:style-name="P133"/>
      <text:p text:style-name="P134"/>
      <text:p text:style-name="P135"/>
      <text:p text:style-name="P136"/>
      <text:p text:style-name="P137"/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6888in" fo:margin-right="0.589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6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制局 法</dc:creator>
    <meta:creation-date>2026-07-16T02:46:00Z</meta:creation-date>
    <dc:date>2026-07-16T02:46:00Z</dc:date>
    <meta:template xlink:href="Normal" xlink:type="simple"/>
    <meta:editing-cycles>2</meta:editing-cycles>
    <meta:editing-duration>PT0S</meta:editing-duration>
    <meta:document-statistic meta:page-count="2" meta:paragraph-count="1" meta:word-count="90" meta:character-count="603" meta:row-count="4" meta:non-whitespace-character-count="514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4546a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chart-properties chart:auto-size="true"/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1042in" svg:stroke-color="#e0e5e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4546a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4546a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150" chart:overlap="0" chart:link-data-style-to-source="fals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4546a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e0e5eb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gradient" draw:fill-gradient-name="a1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gradient" draw:fill-gradient-name="a2" draw:stroke="none"/>
    </style:style>
    <style:style style:family="chart" style:name="Crt0">
      <style:chart-properties chart:three-dimensional="tru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e0e5eb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4546a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Flr0">
      <style:chart-properties chart:auto-size="true"/>
      <style:graphic-properties draw:fill="none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4546a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true" chart:deep="false" chart:auto-position="false" chart:right-angled-axes="true"/>
      <style:graphic-properties draw:fill="none" draw:stroke="none"/>
    </style:style>
  </office:automatic-styles>
  <office:body>
    <office:chart>
      <chart:chart chart:class="chart:bar" svg:height="213.75pt" svg:width="405.0pt" chart:style-name="Crt0">
        <chart:title chart:style-name="CT00">
          <text:p text:style-name="a0" text:class-names="" text:cond-style-name="">國家賠償申請人數</text:p>
        </chart:title>
        <chart:legend chart:legend-position="bottom" chart:legend-align="center" chart:style-name="Lgnd"/>
        <chart:plot-area svg:x="14.65645669291339pt" svg:y="48.50787401574803pt" svg:width="390.3435433070866pt" svg:height="165.0637795275591pt" chart:style-name="Plt0" chart:data-source-has-labels="both" dr3d:transform="matrix (0.99564446382742067 -2.9808720977666348E-2 -8.833765790127851E-2 3.6833428844505495E-2 0.99619477459360894 7.8989047291030706E-2 8.5646950730101257E-2 -8.1898786474914415E-2 0.99295376962100956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local-table.$A$2:.$A$6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local-table.$B$1" chart:values-cell-range-address="local-table.$B$2:.$B$6" chart:class="chart:bar" chart:attached-axis="primary-y" chart:style-name="G0S0">
            <chart:data-point chart:repeated="5"/>
          </chart:series>
          <chart:series chart:label-cell-address="local-table.$C$1" chart:values-cell-range-address="local-table.$C$2:.$C$6" chart:class="chart:bar" chart:attached-axis="primary-y" chart:style-name="G0S1">
            <chart:data-point chart:repeated="5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女性</text:p>
              </table:table-cell>
              <table:table-cell office:value-type="string">
                <text:p>男性</text:p>
              </table:table-cell>
              <table:table-cell office:value-type="string">
                <text:p>總計</text:p>
              </table:table-cell>
            </table:table-row>
          </table:table-header-rows>
          <table:table-row>
            <table:table-cell office:value-type="string">
              <text:p>110年</text:p>
            </table:table-cell>
            <table:table-cell office:value-type="float" office:value="75"/>
            <table:table-cell office:value-type="float" office:value="114"/>
            <table:table-cell office:value-type="float" office:value="215"/>
          </table:table-row>
          <table:table-row>
            <table:table-cell office:value-type="string">
              <text:p>111年</text:p>
            </table:table-cell>
            <table:table-cell office:value-type="float" office:value="62"/>
            <table:table-cell office:value-type="float" office:value="73"/>
            <table:table-cell office:value-type="float" office:value="151"/>
          </table:table-row>
          <table:table-row>
            <table:table-cell office:value-type="string">
              <text:p>112年</text:p>
            </table:table-cell>
            <table:table-cell office:value-type="float" office:value="76"/>
            <table:table-cell office:value-type="float" office:value="84"/>
            <table:table-cell office:value-type="float" office:value="180"/>
          </table:table-row>
          <table:table-row>
            <table:table-cell office:value-type="string">
              <text:p>113年</text:p>
            </table:table-cell>
            <table:table-cell office:value-type="float" office:value="89"/>
            <table:table-cell office:value-type="float" office:value="122"/>
            <table:table-cell office:value-type="float" office:value="211"/>
          </table:table-row>
          <table:table-row>
            <table:table-cell office:value-type="string">
              <text:p>114年</text:p>
            </table:table-cell>
            <table:table-cell office:value-type="float" office:value="94"/>
            <table:table-cell office:value-type="float" office:value="128"/>
            <table:table-cell office:value-type="float" office:value="237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1" draw:style="linear" draw:angle="0" draw:start-color="#6083cb" draw:end-color="#3e70ca" draw:start-intensity="100%" draw:end-intensity="100%"/>
    <draw:gradient draw:name="a2" draw:style="linear" draw:angle="0" draw:start-color="#f18c55" draw:end-color="#f67b28" draw:start-intensity="100%" draw:end-intensity="100%"/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style:style style:family="chart" style:name="Plt0">
      <style:chart-properties chart:three-dimensional="true" chart:deep="false" chart:pie-offset="0" chart:angle-offset="0" chart:auto-position="true" chart:right-angled-axes="false"/>
      <style:graphic-properties draw:fill="none" draw:stroke="none"/>
    </style:style>
    <style:style style:family="chart" style:name="Flr0">
      <style:chart-properties chart:auto-size="true"/>
      <style:graphic-properties draw:fill="none" draw:stroke="none"/>
    </style:style>
    <style:style style:family="chart" style:name="Wal0">
      <style:chart-properties chart:auto-size="true"/>
      <style:graphic-properties draw:fill="none" draw:stroke="none"/>
    </style:style>
    <style:style style:family="chart" style:name="G0S0P2">
      <style:graphic-properties draw:fill="solid" draw:fill-color="#a5a5a5" draw:opacity="100%" draw:stroke="solid" svg:stroke-width="0.02778in" svg:stroke-color="#ffffff" svg:stroke-opacity="100%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3">
      <style:graphic-properties draw:fill="solid" draw:fill-color="#ffc000" draw:opacity="100%" draw:stroke="solid" svg:stroke-width="0.02778in" svg:stroke-color="#ffffff" svg:stroke-opacity="100%"/>
    </style:style>
    <style:style style:family="chart" style:name="Crt0">
      <style:chart-properties chart:three-dimensional="true" chart:deep="false" chart:symbol-type="none" chart:connect-bars="false" chart:solid-type="cuboid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pie-offset="0" chart:solid-type="cuboid"/>
      <style:graphic-properties draw:fill="solid" draw:fill-color="#4472c4" draw:opacity="100%" draw:stroke="solid" svg:stroke-width="0.02778in" svg:stroke-color="#ffffff" svg:stroke-opacity="100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4472c4" draw:opacity="100%" draw:stroke="solid" svg:stroke-width="0.02778in" svg:stroke-color="#ffffff" svg:stroke-opacity="100%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1">
      <style:graphic-properties draw:fill="solid" draw:fill-color="#ed7d31" draw:opacity="100%" draw:stroke="solid" svg:stroke-width="0.02778in" svg:stroke-color="#ffffff" svg:stroke-opacity="100%"/>
    </style:style>
  </office:automatic-styles>
  <office:body>
    <office:chart>
      <chart:chart chart:class="chart:circle" svg:height="216.0pt" svg:width="360.0pt" chart:style-name="Crt0">
        <chart:title chart:style-name="CT00">
          <text:p text:style-name="a0" text:class-names="" text:cond-style-name="">114年國家賠償申請人數</text:p>
        </chart:title>
        <chart:legend chart:legend-position="bottom" chart:legend-align="center" chart:style-name="Lgnd"/>
        <chart:plot-area chart:style-name="Plt0" chart:data-source-has-labels="both" dr3d:transform="matrix (0.90630677104982404 0 -0.42262044052464098 -0.39713343902554066 0.342019300324991 -0.85165006300296331 0.14454434737127708 0.9396929276126339 0.30997440771426255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:.$A$5"/>
          </chart:axis>
          <chart:axis chart:dimension="y"/>
          <chart:series chart:label-cell-address="local-table.$B$1" chart:values-cell-range-address="local-table.$B$2:.$B$5" chart:class="chart:circle" chart:attached-axis="primary-y" chart:style-name="G0S0">
            <chart:data-point chart:style-name="G0S0P0"/>
            <chart:data-point chart:style-name="G0S0P1"/>
            <chart:data-point chart:style-name="G0S0P2"/>
            <chart:data-point chart:style-name="G0S0P3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114年</text:p>
              </table:table-cell>
            </table:table-row>
          </table:table-header-rows>
          <table:table-row>
            <table:table-cell office:value-type="string">
              <text:p>女性</text:p>
            </table:table-cell>
            <table:table-cell office:value-type="float" office:value="94"/>
          </table:table-row>
          <table:table-row>
            <table:table-cell office:value-type="string">
              <text:p>男性</text:p>
            </table:table-cell>
            <table:table-cell office:value-type="float" office:value="128"/>
          </table:table-row>
          <table:table-row>
            <table:table-cell office:value-type="string">
              <text:p>其他</text:p>
            </table:table-cell>
            <table:table-cell office:value-type="float" office:value="15"/>
          </table:table-row>
          <table:table-row>
            <table:table-cell office:value-type="string">
              <text:p>總計</text:p>
            </table:table-cell>
            <table:table-cell office:value-type="float" office:value="237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